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Segoe UI Historic" svg:font-family="'Segoe UI Historic', 'Segoe UI', Helvetica, Arial, sans-serif"/>
    <style:font-face style:name="inherit" svg:font-family="inherit"/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fo:orphans="2" fo:widows="2" fo:text-indent="0cm" style:auto-text-indent="false"/>
      <style:text-properties fo:font-variant="normal" fo:text-transform="none" fo:color="#080809" style:font-name="inherit" fo:font-size="11.25pt" fo:letter-spacing="normal" fo:font-style="normal" fo:font-weight="normal"/>
    </style:style>
    <style:style style:name="P2" style:family="paragraph" style:parent-style-name="Standard">
      <style:paragraph-properties fo:margin-top="0cm" fo:margin-bottom="0cm" fo:orphans="2" fo:widows="2"/>
      <style:text-properties fo:font-variant="normal" fo:text-transform="none" fo:color="#080809" style:font-name="inherit" fo:font-size="11.25pt" fo:letter-spacing="normal" fo:font-style="normal" fo:font-weight="norm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Rantakala illan arpajaispalkintojen lahjoittajille vielä suuret kiitokset: </text:p>
      <text:p text:style-name="P1">Heinäveden jalkine</text:p>
      <text:p text:style-name="P2">Heinäveden Rauta ja Väri</text:p>
      <text:p text:style-name="P2">K-Market Karvio</text:p>
      <text:p text:style-name="P2">Kampaamo Pirjo Lievonen</text:p>
      <text:p text:style-name="P2">Karvion leirintä Oy</text:p>
      <text:p text:style-name="P2">Neste Karvionkanava</text:p>
      <text:p text:style-name="P2">Koskijärven Villitila</text:p>
      <text:p text:style-name="P2">Luostaritien Baari-Kahvila</text:p>
      <text:p text:style-name="P2">Orkla Heinävesi</text:p>
      <text:p text:style-name="P2">Palokin Majatalo</text:p>
      <text:p text:style-name="P2">Puutarhamyymälä Malinen</text:p>
      <text:p text:style-name="P2">Ronttopuisto</text:p>
      <text:p text:style-name="P2">Yllätyslahjoittaja (yksityinen)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Segoe UI Historic" svg:font-family="'Segoe UI Historic', 'Segoe UI', Helvetica, Arial, sans-serif"/>
    <style:font-face style:name="inherit" svg:font-family="inherit"/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fi" fo:country="FI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fi" fo:country="FI" style:letter-kerning="true" style:font-name-asian="SimSun" style:font-size-asian="12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Juha  Känninen</meta:initial-creator>
    <meta:creation-date>2026-08-07T10:42:24.51</meta:creation-date>
    <meta:document-statistic meta:table-count="0" meta:image-count="0" meta:object-count="0" meta:page-count="1" meta:paragraph-count="14" meta:word-count="36" meta:character-count="337"/>
    <dc:date>2026-08-07T10:42:54.67</dc:date>
    <dc:creator>Juha  Känninen</dc:creator>
    <meta:editing-duration>PT31S</meta:editing-duration>
    <meta:editing-cycles>1</meta:editing-cycles>
    <meta:generator>OpenOffice/4.1.15$Win32 OpenOffice.org_project/4115m2$Build-9813</meta:generator>
  </office:meta>
</office:document-meta>
</file>